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haferdrink"/><text:bookmark-start text:name="__RefHeading___haferdrink_1"/><text:bookmark-start text:name="haferdrink"/>Haferdrink<text:bookmark-end text:name="__RefHeading___haferdrink_1"/><text:bookmark-end text:name="haferdrink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80 g (feine) Haferflocken</text:p>
        </text:list-item>
        <text:list-item>
          <text:p text:style-name="List_20_1_Content"> 1 l Wasser</text:p>
        </text:list-item>
        <text:list-item>
          <text:p text:style-name="List_20_1_Content_Last"> 1 Prise Salz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Wasser aufkochen, Haferflocken quellen lassen und pürieren</text:p>
        </text:list-item>
        <text:list-item>
          <text:p text:style-name="Numbering_20_1_Content_Last"> Den Haferbrei durch ein Baumwolltuch sieben und gut auswringen</text:p>
        </text:list-item>
      </text:list>
      <text:p text:style-name="Text_20_body">Die Hafermilch sollte ca. 3 Tage halten.</text:p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utopia.de/ratgeber/hafermilch-haferdrink-milchersatz/" text:style-name="Internet_20_link" text:visited-style-name="Visited_20_Internet_20_Link">https://utopia.de/ratgeber/hafermilch-haferdrink-milchersatz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7:03</meta:creation-date>
    <dc:creator>Generated</dc:creator>
    <dc:date>2026-09-14T10::27:03</dc:date>
    <dc:language>en-US</dc:language>
    <meta:editing-cycles>1</meta:editing-cycles>
    <meta:editing-duration>PT0S</meta:editing-duration>
    <dc:title>rezepte:haferdrink</dc:title>
  </office:meta>
</office:document-meta>
</file>