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hafersahne"/><text:bookmark-start text:name="__RefHeading___hafersahne_1"/><text:bookmark-start text:name="hafersahne"/>Hafersahne<text:bookmark-end text:name="__RefHeading___hafersahne_1"/><text:bookmark-end text:name="hafersahn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600 ml kaltes Wasser</text:p>
        </text:list-item>
        <text:list-item>
          <text:p text:style-name="List_20_1_Content"> 100 g Haferflocken</text:p>
        </text:list-item>
        <text:list-item>
          <text:p text:style-name="List_20_1_Content"> 1 Prise Salz</text:p>
        </text:list-item>
        <text:list-item>
          <text:p text:style-name="List_20_1_Content"> 1 EL Pflanzenöl</text:p>
        </text:list-item>
        <text:list-item>
          <text:p text:style-name="List_20_1_Content"> Standmixer oder Stabmixer</text:p>
        </text:list-item>
        <text:list-item>
          <text:p text:style-name="List_20_1_Content_Last"> feines Sieb, Nussmilchbeutel, Passiertuch oder ein dünnes Geschirrtuch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Wasser aufkochen und etwa die Hälfte zusammen mit den Haferflocken in den Mixer geben</text:p>
        </text:list-item>
        <text:list-item>
          <text:p text:style-name="Numbering_20_1_Content"> Fünf Minuten quellen lassen</text:p>
        </text:list-item>
        <text:list-item>
          <text:p text:style-name="Numbering_20_1_Content"> Das restliche Wasser, eine Prise Salz und das Öl hinzugeben und die Masse für zwei bis drei Minuten auf mittlerer Stufe fein mixen</text:p>
        </text:list-item>
        <text:list-item>
          <text:p text:style-name="Numbering_20_1_Content"> Noch einmal für fünf bis zehn Minuten quellen lassen</text:p>
        </text:list-item>
        <text:list-item>
          <text:p text:style-name="Numbering_20_1_Content_Last"> Durch einen Nussmilchbeutel oder ein Mulltuch abgießen und die Reste im Tuch kräftig ausdrücken</text:p>
        </text:list-item>
      </text:list>
      <text:h text:style-name="Heading_20_2" text:outline-level="2"><text:bookmark-start text:name="__RefHeading___quelle_4"/><text:bookmark-start text:name="quelle"/>Quelle<text:bookmark-end text:name="__RefHeading___quelle_4"/><text:bookmark-end text:name="quelle"/></text:h>
      <text:list text:style-name="List_20_1" text:continue-numbering="false">
        <text:list-item>
          <text:p text:style-name="LastListParagraph_List_20_1_Content_First"> <text:a xlink:type="simple" xlink:href="https://www.smarticular.net/hafersahne-selber-machen-vegan-diy-rezept/" text:style-name="Internet_20_link" text:visited-style-name="Visited_20_Internet_20_Link">https://www.smarticular.net/hafersahne-selber-machen-vegan-diy-rezept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7:25</meta:creation-date>
    <dc:creator>Generated</dc:creator>
    <dc:date>2026-09-14T10::27:25</dc:date>
    <dc:language>en-US</dc:language>
    <meta:editing-cycles>1</meta:editing-cycles>
    <meta:editing-duration>PT0S</meta:editing-duration>
    <dc:title>rezepte:hafersahne</dc:title>
  </office:meta>
</office:document-meta>
</file>