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handbrot_mit_belag"/><text:bookmark-start text:name="__RefHeading___handbrot_mit_belag_1"/><text:bookmark-start text:name="handbrot_mit_belag"/>Handbrot mit Belag<text:bookmark-end text:name="__RefHeading___handbrot_mit_belag_1"/><text:bookmark-end text:name="handbrot_mit_belag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p text:style-name="Text_20_body">Für 2 Handbrote.</text:p>
      <text:h text:style-name="Heading_20_3" text:outline-level="3"><text:bookmark-start text:name="__RefHeading___fuer_den_teig_3"/><text:bookmark-start text:name="fuer_den_teig"/>Für den Teig<text:bookmark-end text:name="__RefHeading___fuer_den_teig_3"/><text:bookmark-end text:name="fuer_den_teig"/></text:h>
      <text:list text:style-name="List_20_1" text:continue-numbering="false">
        <text:list-item>
          <text:p text:style-name="List_20_1_Content_First"> 250 g Mehl</text:p>
        </text:list-item>
        <text:list-item>
          <text:p text:style-name="List_20_1_Content"> und Mehl zum Arbeiten</text:p>
        </text:list-item>
        <text:list-item>
          <text:p text:style-name="List_20_1_Content"> 1 gehäufter TL Hefe</text:p>
        </text:list-item>
        <text:list-item>
          <text:p text:style-name="List_20_1_Content"> ½ TL Salz</text:p>
        </text:list-item>
        <text:list-item>
          <text:p text:style-name="List_20_1_Content_Last"> 160 ml lauwarmes Wasser</text:p>
        </text:list-item>
      </text:list>
      <text:h text:style-name="Heading_20_3" text:outline-level="3"><text:bookmark-start text:name="__RefHeading___belag_4"/><text:bookmark-start text:name="belag"/>Belag<text:bookmark-end text:name="__RefHeading___belag_4"/><text:bookmark-end text:name="belag"/></text:h>
      <text:list text:style-name="List_20_1" text:continue-numbering="false">
        <text:list-item>
          <text:p text:style-name="List_20_1_Content_First"> 1 Handvoll Cherrystrauchtomaten</text:p>
        </text:list-item>
        <text:list-item>
          <text:p text:style-name="List_20_1_Content"> 1 Snackgurke</text:p>
        </text:list-item>
        <text:list-item>
          <text:p text:style-name="List_20_1_Content"> 80 g Reibekäse</text:p>
        </text:list-item>
        <text:list-item>
          <text:p text:style-name="List_20_1_Content"> ½ TL getrockneter Majoran</text:p>
        </text:list-item>
        <text:list-item>
          <text:p text:style-name="List_20_1_Content_Last"> frischer Basilikum</text:p>
        </text:list-item>
      </text:list>
      <text:h text:style-name="Heading_20_2" text:outline-level="2"><text:bookmark-start text:name="__RefHeading___zubereitung_5"/><text:bookmark-start text:name="zubereitung"/>Zubereitung<text:bookmark-end text:name="__RefHeading___zubereitung_5"/><text:bookmark-end text:name="zubereitung"/></text:h>
      <text:list text:style-name="Numbering_20_1" text:continue-numbering="false">
        <text:list-item>
          <text:p text:style-name="Numbering_20_1_Content_First"> Mehl, Hefe und Salz in einer Schüssel vermengen. Das Wasser zugeben und alles zu einem Teig vermengen. Die Schüssel abdecken und den Teig 30 Minuten ruhen lassen.</text:p>
        </text:list-item>
        <text:list-item>
          <text:p text:style-name="Numbering_20_1_Content"> In der Zwischenzeit den Belag vorbereiten. Tomaten und Gurken waschen und in Scheiben schneiden.</text:p>
        </text:list-item>
        <text:list-item>
          <text:p text:style-name="Numbering_20_1_Content"> Den Teig mit Mehl bestäuben und noch einmal durchkneten. Eventuell noch etwas mehr Mehl zugeben, bis der Teig nicht mehr klebt. Den Teig teilen und auf einer bemehlten Arbeitsfläche 2 Kreise ausrollen. Diese dann auf ein mit Backpapier ausgelegtes Blech legen.</text:p>
        </text:list-item>
        <text:list-item>
          <text:p text:style-name="Numbering_20_1_Content"> Mit Tomaten- und Gurkenscheiben belegen. Dabei einen Rand freilassen. Das Gemüse mit Majoran und Reibekäse bestreuen.</text:p>
        </text:list-item>
        <text:list-item>
          <text:p text:style-name="Numbering_20_1_Content"> Nun den Rand gleichmäßig ein kleines Stück nach innen umschlagen.</text:p>
        </text:list-item>
        <text:list-item>
          <text:p text:style-name="Numbering_20_1_Content_Last"> Die Handbrote bei 200 Grad für 25 Minuten backen. Vor dem Servieren mit Basilikum dekoriere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09:42</meta:creation-date>
    <dc:creator>Generated</dc:creator>
    <dc:date>2026-09-14T11::09:42</dc:date>
    <dc:language>en-US</dc:language>
    <meta:editing-cycles>1</meta:editing-cycles>
    <meta:editing-duration>PT0S</meta:editing-duration>
    <dc:title>rezepte:handbrot_mit_belag</dc:title>
  </office:meta>
</office:document-meta>
</file>