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irse_grundrezept"/><text:bookmark-start text:name="__RefHeading___hirse_grundrezept_1"/><text:bookmark-start text:name="hirse_grundrezept"/>Hirse (Grundrezept)<text:bookmark-end text:name="__RefHeading___hirse_grundrezept_1"/><text:bookmark-end text:name="hirse_grundrezep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Hirse</text:p>
        </text:list-item>
        <text:list-item>
          <text:p text:style-name="List_20_1_Content"> 2-3-fache Menge Wasser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Hirse 6 Stunden einweichen</text:p>
        </text:list-item>
        <text:list-item>
          <text:p text:style-name="Numbering_20_1_Content"> Danach die Hirse mit der doppelt bis dreifachen Menge 10 Minuten kochen und dann bei leichter Hitze weiter quellen lassen (während des Quellens nicht umrühren und den Topf geschlossen halten)</text:p>
        </text:list-item>
        <text:list-item>
          <text:p text:style-name="Numbering_20_1_Content"> Hirse mit der Gabel auflockern</text:p>
        </text:list-item>
        <text:list-item>
          <text:p text:style-name="Numbering_20_1_Content_Last"> Mit Salz abschmeck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vegpool.de/magazin/hirse-verwendung-zubereitung.html" text:style-name="Internet_20_link" text:visited-style-name="Visited_20_Internet_20_Link">https://www.vegpool.de/magazin/hirse-verwendung-zubereitung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3:12</meta:creation-date>
    <dc:creator>Generated</dc:creator>
    <dc:date>2026-09-14T12::53:12</dc:date>
    <dc:language>en-US</dc:language>
    <meta:editing-cycles>1</meta:editing-cycles>
    <meta:editing-duration>PT0S</meta:editing-duration>
    <dc:title>rezepte:hirse_grundrezept</dc:title>
  </office:meta>
</office:document-meta>
</file>