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hummus"/><text:bookmark-start text:name="__RefHeading___hummus_1"/><text:bookmark-start text:name="hummus"/>Hummus<text:bookmark-end text:name="__RefHeading___hummus_1"/><text:bookmark-end text:name="hummus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ca 300 g Hummus.</text:p>
      <text:list text:style-name="List_20_1" text:continue-numbering="false">
        <text:list-item>
          <text:p text:style-name="List_20_1_Content_First"> 250 gekochte Kichererbsen (entspricht ca. 120 g getrocknete Kichererbsen)</text:p>
        </text:list-item>
        <text:list-item>
          <text:p text:style-name="List_20_1_Content"> 4 EL kaltgepresstes Raps- oder Olivenöl</text:p>
        </text:list-item>
        <text:list-item>
          <text:p text:style-name="List_20_1_Content"> 2 EL Wasser</text:p>
        </text:list-item>
        <text:list-item>
          <text:p text:style-name="List_20_1_Content"> 1 TL Kreuzkümmel</text:p>
        </text:list-item>
        <text:list-item>
          <text:p text:style-name="List_20_1_Content"> Salz und Pfeffer</text:p>
        </text:list-item>
        <text:list-item>
          <text:p text:style-name="List_20_1_Content_Last"> Optional: Etwas Zitronensaft​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Kichererbsen zwölf Stunden einweichen, anschließend abspülen und dann weich köcheln lassen</text:p>
        </text:list-item>
        <text:list-item>
          <text:p text:style-name="Numbering_20_1_Content"> Alle Zutaten zusammen in eine Schüssel</text:p>
        </text:list-item>
        <text:list-item>
          <text:p text:style-name="Numbering_20_1_Content"> Mit einem Pürierstab pürieren, ggf. noch noch etwas Wasser oder Öl zugeben</text:p>
        </text:list-item>
        <text:list-item>
          <text:p text:style-name="Numbering_20_1_Content_Last"> Mit Salz und Gewürzen abschmecken.</text:p>
        </text:list-item>
      </text:list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www.smarticular.net/hummus-grundrezept-einfach-original-variationen/" text:style-name="Internet_20_link" text:visited-style-name="Visited_20_Internet_20_Link">https://www.smarticular.net/hummus-grundrezept-einfach-original-variationen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0:32</meta:creation-date>
    <dc:creator>Generated</dc:creator>
    <dc:date>2026-09-14T09::30:32</dc:date>
    <dc:language>en-US</dc:language>
    <meta:editing-cycles>1</meta:editing-cycles>
    <meta:editing-duration>PT0S</meta:editing-duration>
    <dc:title>rezepte:hummus</dc:title>
  </office:meta>
</office:document-meta>
</file>