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italienischer_pizzabelag"/><text:bookmark-start text:name="__RefHeading___italienischer_pizzabelag_1"/><text:bookmark-start text:name="italienischer_pizzabelag"/>Italienischer Pizzabelag<text:bookmark-end text:name="__RefHeading___italienischer_pizzabelag_1"/><text:bookmark-end text:name="italienischer_pizzabelag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astListParagraph_List_20_1_Content_First"> Mozzarella (aber auch Gouda oder/und Edamer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Geraspelt oder auch in Scheiben wird der Käse auf einer echten italienischen Pizza verteilt.</text:p>
        </text:list-item>
        <text:list-item>
          <text:p text:style-name="Numbering_20_1_Content"> Nun folgt der übrige Belag. Hier können Sie Ihrer Phantasie freien Lauf lassen.</text:p>
        </text:list-item>
        <text:list-item>
          <text:p text:style-name="Numbering_20_1_Content"> Ein paar Salamischeiben, oder frische Peperoni genügen für einen leckeren Pizzageschmack.</text:p>
        </text:list-item>
        <text:list-item>
          <text:p text:style-name="Numbering_20_1_Content"> Bitte belegen Sie die Pizza nicht zu dick, denn weniger ist oftmals mehr.</text:p>
        </text:list-item>
        <text:list-item>
          <text:p text:style-name="Numbering_20_1_Content"> Geben Sie die Pizza in den heißen Ofen.</text:p>
        </text:list-item>
        <text:list-item>
          <text:p text:style-name="Numbering_20_1_Content_Last"> Die Pizza ist fertig, wenn der Käse geschmolzen ist, und der Teigboden etwas braun wird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03:33</meta:creation-date>
    <dc:creator>Generated</dc:creator>
    <dc:date>2026-09-15T14::03:33</dc:date>
    <dc:language>en-US</dc:language>
    <meta:editing-cycles>1</meta:editing-cycles>
    <meta:editing-duration>PT0S</meta:editing-duration>
    <dc:title>rezepte:italienischer_pizzabelag</dc:title>
  </office:meta>
</office:document-meta>
</file>