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italienischer_pizzateig"/><text:bookmark-start text:name="__RefHeading___italienischer_pizzateig_1"/><text:bookmark-start text:name="italienischer_pizzateig"/>Italienischer Pizzateig<text:bookmark-end text:name="__RefHeading___italienischer_pizzateig_1"/><text:bookmark-end text:name="italienischer_pizzatei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g Weizenmehl (Typ 550)</text:p>
        </text:list-item>
        <text:list-item>
          <text:p text:style-name="List_20_1_Content"> 250ml Wasser lauwarm</text:p>
        </text:list-item>
        <text:list-item>
          <text:p text:style-name="List_20_1_Content"> 1/2 Würfel Hefe</text:p>
        </text:list-item>
        <text:list-item>
          <text:p text:style-name="List_20_1_Content"> 7 g Salz</text:p>
        </text:list-item>
        <text:list-item>
          <text:p text:style-name="List_20_1_Content"> 2 EL Olivenöl</text:p>
        </text:list-item>
        <text:list-item>
          <text:p text:style-name="List_20_1_Content_Last"> 1 TL Zuck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as Wasser in eine Schüssel geben, Hefe hinein bröckeln, Zucker zugeben und gut vermischen.</text:p>
        </text:list-item>
        <text:list-item>
          <text:p text:style-name="Numbering_20_1_Content"> 1 Hand voll Mehl dazu und zu einen sämigen dünnen Teig verrühren. </text:p>
        </text:list-item>
        <text:list-item>
          <text:p text:style-name="Numbering_20_1_Content"> Mit einem Tuch abgedeckt 20 Minuten an einem warmen Ort gehen lassen. </text:p>
        </text:list-item>
        <text:list-item>
          <text:p text:style-name="Numbering_20_1_Content"> Jetzt das Olivenöl dazu und das Salz, kurz vermischen, und dann das restliche Mehl dazugeben und alles zu einem Teig kneten. </text:p>
        </text:list-item>
        <text:list-item>
          <text:p text:style-name="Numbering_20_1_Content"> Der Teig sollte sich vom Schüsselrand lösen, er sollte nicht zu fest sein, sollte aber nicht mehr so arg kleben.</text:p>
        </text:list-item>
        <text:list-item>
          <text:p text:style-name="Numbering_20_1_Content"> Stellen Sie den Teig abgedeckt mit einem feuchten Tuch für mindestens 4 Stunden in den Kühlschrank.</text:p>
        </text:list-item>
        <text:list-item>
          <text:p text:style-name="Numbering_20_1_Content"> Entnehmen Sie soviel Teig, wie Sie für Ihre Pizza benötigen und lassen sie ihn etwa 15min. an einem warmen Ort zur Entspannung gehen.</text:p>
        </text:list-item>
        <text:list-item>
          <text:p text:style-name="Numbering_20_1_Content"> Jetzt können Sie den Teig ausrollen und nach Belieben belegen.</text:p>
        </text:list-item>
        <text:list-item>
          <text:p text:style-name="Numbering_20_1_Content_Last"> Die Backzeit einer Pizza auf dem Backblech beträgt bei 250°C ca. 15-20 Minuten; auf dem Pizzastein backt die Pizza bei 250°C ca. 7-9 Minu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15</meta:creation-date>
    <dc:creator>Generated</dc:creator>
    <dc:date>2026-09-14T11::10:15</dc:date>
    <dc:language>en-US</dc:language>
    <meta:editing-cycles>1</meta:editing-cycles>
    <meta:editing-duration>PT0S</meta:editing-duration>
    <dc:title>rezepte:italienischer_pizzateig</dc:title>
  </office:meta>
</office:document-meta>
</file>