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mandelmilch_aus_mandelmus"/><text:bookmark-start text:name="__RefHeading___mandelmilch_aus_mandelmus_1"/><text:bookmark-start text:name="mandelmilch_aus_mandelmus"/>Mandelmilch aus Mandelmus<text:bookmark-end text:name="__RefHeading___mandelmilch_aus_mandelmus_1"/><text:bookmark-end text:name="mandelmilch_aus_mandelmus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<text:span text:style-name="Emphasis">Für 500 ml.</text:span></text:p>
      <text:list text:style-name="List_20_1" text:continue-numbering="false">
        <text:list-item>
          <text:p text:style-name="List_20_1_Content_First"> 500 ml Wasser</text:p>
        </text:list-item>
        <text:list-item>
          <text:p text:style-name="List_20_1_Content"> 3-4 EL Mandelmus (je mehr, desto cremiger)</text:p>
        </text:list-item>
        <text:list-item>
          <text:p text:style-name="List_20_1_Content"> 1 Prise Salz</text:p>
        </text:list-item>
        <text:list-item>
          <text:p text:style-name="List_20_1_Content_Last"> 3 TL Süße, z.B. Agavendicksaft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Wasser in ein Rührschüssel füllen</text:p>
        </text:list-item>
        <text:list-item>
          <text:p text:style-name="Numbering_20_1_Content"> Zutaten in Rührschüssel geben</text:p>
        </text:list-item>
        <text:list-item>
          <text:p text:style-name="Numbering_20_1_Content"> Mit einem Schneebesen, Mixer oder Pürierstabgründlich vermischen</text:p>
        </text:list-item>
        <text:list-item>
          <text:p text:style-name="Numbering_20_1_Content"> Abschmecken und gegebenenfalls noch etwas Süße zugeben</text:p>
        </text:list-item>
        <text:list-item>
          <text:p text:style-name="Numbering_20_1_Content_Last"> Direkt genießen oder kühl stellen und innerhalb von zwei Tagen aufbrauchen</text:p>
        </text:list-item>
      </text:list>
      <text:h text:style-name="Heading_20_2" text:outline-level="2"><text:bookmark-start text:name="__RefHeading___quelle_4"/><text:bookmark-start text:name="quelle"/>Quelle<text:bookmark-end text:name="__RefHeading___quelle_4"/><text:bookmark-end text:name="quelle"/></text:h>
      <text:list text:style-name="List_20_1" text:continue-numbering="false">
        <text:list-item>
          <text:p text:style-name="LastListParagraph_List_20_1_Content_First"> <text:a xlink:type="simple" xlink:href="https://www.smarticular.net/mandelmilch-blitzmethode-mandelmus-ohne-mixer/" text:style-name="Internet_20_link" text:visited-style-name="Visited_20_Internet_20_Link">https://www.smarticular.net/mandelmilch-blitzmethode-mandelmus-ohne-mixer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38:42</meta:creation-date>
    <dc:creator>Generated</dc:creator>
    <dc:date>2026-09-14T08::38:42</dc:date>
    <dc:language>en-US</dc:language>
    <meta:editing-cycles>1</meta:editing-cycles>
    <meta:editing-duration>PT0S</meta:editing-duration>
    <dc:title>rezepte:mandelmilch_aus_mandelmus</dc:title>
  </office:meta>
</office:document-meta>
</file>