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mehlschwitze"/><text:bookmark-start text:name="__RefHeading___mehlschwitze_1"/><text:bookmark-start text:name="mehlschwitze"/>Mehlschwitze<text:bookmark-end text:name="__RefHeading___mehlschwitze_1"/><text:bookmark-end text:name="mehlschwitz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Numbering_20_1" text:continue-numbering="false">
        <text:list-item>
          <text:p text:style-name="Numbering_20_1_Content_First"> 1 EL Pflanzenöl</text:p>
        </text:list-item>
        <text:list-item>
          <text:p text:style-name="Numbering_20_1_Content"> 2 EL Mehl</text:p>
        </text:list-item>
        <text:list-item>
          <text:p text:style-name="Numbering_20_1_Content_Last"> n. Bed. Wasser, Sojamilch oder Gemüsebrüh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List_20_1" text:continue-numbering="false">
        <text:list-item>
          <text:p text:style-name="List_20_1_Content_First"> Öl erhitzen</text:p>
        </text:list-item>
        <text:list-item>
          <text:p text:style-name="List_20_1_Content"> Mehl zugeben und unter Rühren bräunen lassen (anschwitzen)</text:p>
        </text:list-item>
        <text:list-item>
          <text:p text:style-name="List_20_1_Content_Last"> Mit kalter Flüssigkeit nach Bedarf ablöschen und würz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0:50</meta:creation-date>
    <dc:creator>Generated</dc:creator>
    <dc:date>2026-09-14T12::50:50</dc:date>
    <dc:language>en-US</dc:language>
    <meta:editing-cycles>1</meta:editing-cycles>
    <meta:editing-duration>PT0S</meta:editing-duration>
    <dc:title>rezepte:mehlschwitze</dc:title>
  </office:meta>
</office:document-meta>
</file>