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pellkartoffeln_mit_quark"/><text:bookmark-start text:name="__RefHeading___pellkartoffeln_mit_quark_1"/><text:bookmark-start text:name="pellkartoffeln_mit_quark"/>Pellkartoffeln mit Quark<text:bookmark-end text:name="__RefHeading___pellkartoffeln_mit_quark_1"/><text:bookmark-end text:name="pellkartoffeln_mit_quark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2 Portionen.</text:p>
      <text:list text:style-name="List_20_1" text:continue-numbering="false">
        <text:list-item>
          <text:p text:style-name="List_20_1_Content_First"> 6 m.-große Kartoffel(n)</text:p>
        </text:list-item>
        <text:list-item>
          <text:p text:style-name="List_20_1_Content"> 500 g Quark (20% Fett)</text:p>
        </text:list-item>
        <text:list-item>
          <text:p text:style-name="List_20_1_Content"> 250 g Quark (5% Fett)</text:p>
        </text:list-item>
        <text:list-item>
          <text:p text:style-name="List_20_1_Content"> 1 1/2 Zwiebel(n)</text:p>
        </text:list-item>
        <text:list-item>
          <text:p text:style-name="List_20_1_Content"> 5 EL Öl (Leinöl)</text:p>
        </text:list-item>
        <text:list-item>
          <text:p text:style-name="List_20_1_Content"> ggf. Milch</text:p>
        </text:list-item>
        <text:list-item>
          <text:p text:style-name="List_20_1_Content"> Schnittlauch oder Zwiebellauch</text:p>
        </text:list-item>
        <text:list-item>
          <text:p text:style-name="List_20_1_Content_Last">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Quark und etwa 4-6 EL Leinöl in eine Schüssel geben. </text:p>
        </text:list-item>
        <text:list-item>
          <text:p text:style-name="Numbering_20_1_Content"> Zwiebeln, geschnittenen Schnittlauch bzw. Zwiebellauch zugeben und umrühren. </text:p>
        </text:list-item>
        <text:list-item>
          <text:p text:style-name="Numbering_20_1_Content"> Wenn der Quark noch nicht cremig genug ist, mit Milch cremig machen. </text:p>
        </text:list-item>
        <text:list-item>
          <text:p text:style-name="Numbering_20_1_Content"> Mit Salz abschmecken.</text:p>
        </text:list-item>
        <text:list-item>
          <text:p text:style-name="Numbering_20_1_Content"> Die Kartoffeln mit etwas Salz gar kochen, schälen und auf Tellern verteilen. </text:p>
        </text:list-item>
        <text:list-item>
          <text:p text:style-name="Numbering_20_1_Content_Last"> Quark daneben oder direkt oben drauf anricht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2:09</meta:creation-date>
    <dc:creator>Generated</dc:creator>
    <dc:date>2026-09-14T12::52:09</dc:date>
    <dc:language>en-US</dc:language>
    <meta:editing-cycles>1</meta:editing-cycles>
    <meta:editing-duration>PT0S</meta:editing-duration>
    <dc:title>rezepte:pellkartoffeln_mit_quark</dc:title>
  </office:meta>
</office:document-meta>
</file>