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polenta-zucchini-auflauf"/><text:bookmark-start text:name="__RefHeading___polenta-zucchini-auflauf_1"/><text:bookmark-start text:name="polenta-zucchini-auflauf"/>Polenta-Zucchini-Auflauf<text:bookmark-end text:name="__RefHeading___polenta-zucchini-auflauf_1"/><text:bookmark-end text:name="polenta-zucchini-auflauf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2 Portionen.</text:p>
      <text:list text:style-name="List_20_1" text:continue-numbering="false">
        <text:list-item>
          <text:p text:style-name="List_20_1_Content_First"> 0,4 Liter Gemüsebrühe</text:p>
        </text:list-item>
        <text:list-item>
          <text:p text:style-name="List_20_1_Content"> 100 g Maisgrieß (Polenta)</text:p>
        </text:list-item>
        <text:list-item>
          <text:p text:style-name="List_20_1_Content"> 1/2 Bund Petersilie</text:p>
        </text:list-item>
        <text:list-item>
          <text:p text:style-name="List_20_1_Content"> 300 g Zucchini</text:p>
        </text:list-item>
        <text:list-item>
          <text:p text:style-name="List_20_1_Content"> 1/2 Becher Schlagsahne</text:p>
        </text:list-item>
        <text:list-item>
          <text:p text:style-name="List_20_1_Content"> 1/2  Zwiebel(n)</text:p>
        </text:list-item>
        <text:list-item>
          <text:p text:style-name="List_20_1_Content"> 75 g Käse, geriebener</text:p>
        </text:list-item>
        <text:list-item>
          <text:p text:style-name="List_20_1_Content"> Salz und Pfeffer</text:p>
        </text:list-item>
        <text:list-item>
          <text:p text:style-name="List_20_1_Content_Last"> Knoblauch 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Gemüsebrühe und Polenta aufkochen, 10 min. quellen lassen. </text:p>
        </text:list-item>
        <text:list-item>
          <text:p text:style-name="Numbering_20_1_Content"> Feingehackte Petersilie darunter rühren. </text:p>
        </text:list-item>
        <text:list-item>
          <text:p text:style-name="Numbering_20_1_Content"> Zucchini in dünne Scheiben schneiden. Zwiebel würfeln und mit etwas Olivenöl in einer Pfanne anbraten, Zucchini dazugeben und mit der Schlagsahne ablöschen. </text:p>
        </text:list-item>
        <text:list-item>
          <text:p text:style-name="Numbering_20_1_Content"> Bei Bedarf noch mit Salz und Pfeffer würzen. </text:p>
        </text:list-item>
        <text:list-item>
          <text:p text:style-name="Numbering_20_1_Content_Last"> Die Polenta in eine Auflaufform füllen, die recht flüssige Zucchinimasse darauf verteilen, mit dem Käse bedecken und für 30 min. bei 180°C (Umluft) im Backofen überbacken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10:40</meta:creation-date>
    <dc:creator>Generated</dc:creator>
    <dc:date>2026-09-14T11::10:40</dc:date>
    <dc:language>en-US</dc:language>
    <meta:editing-cycles>1</meta:editing-cycles>
    <meta:editing-duration>PT0S</meta:editing-duration>
    <dc:title>rezepte:polenta-zucchini-auflauf</dc:title>
  </office:meta>
</office:document-meta>
</file>