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polenta_grundrezept"/><text:bookmark-start text:name="__RefHeading___polenta_grundrezept_1"/><text:bookmark-start text:name="polenta_grundrezept"/>Polenta Grundrezept<text:bookmark-end text:name="__RefHeading___polenta_grundrezept_1"/><text:bookmark-end text:name="polenta_grundrezept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25 g Maisgrieß</text:p>
        </text:list-item>
        <text:list-item>
          <text:p text:style-name="List_20_1_Content"> 1/2 TL Salz</text:p>
        </text:list-item>
        <text:list-item>
          <text:p text:style-name="List_20_1_Content_Last"> 500 ml Wass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Wasser zum Kochen bringen</text:p>
        </text:list-item>
        <text:list-item>
          <text:p text:style-name="Numbering_20_1_Content"> Salz zugeben und Maisgrieß einrühren</text:p>
        </text:list-item>
        <text:list-item>
          <text:p text:style-name="Numbering_20_1_Content"> Polenta 10 min köcheln lassen, öfters umrühren</text:p>
        </text:list-item>
        <text:list-item>
          <text:p text:style-name="Numbering_20_1_Content_Last"> 15 min ziehen lass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2:09</meta:creation-date>
    <dc:creator>Generated</dc:creator>
    <dc:date>2026-09-14T12::52:09</dc:date>
    <dc:language>en-US</dc:language>
    <meta:editing-cycles>1</meta:editing-cycles>
    <meta:editing-duration>PT0S</meta:editing-duration>
    <dc:title>rezepte:polenta_grundrezept</dc:title>
  </office:meta>
</office:document-meta>
</file>