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krautsalat"/><text:bookmark-start text:name="__RefHeading___krautsalat_1"/><text:bookmark-start text:name="krautsalat"/>Krautsalat<text:bookmark-end text:name="__RefHeading___krautsalat_1"/><text:bookmark-end text:name="kraut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6 Portionen.</text:p>
      <text:list text:style-name="List_20_1" text:continue-numbering="false">
        <text:list-item>
          <text:p text:style-name="List_20_1_Content_First"> 1/2 Kopf Weißkohl</text:p>
        </text:list-item>
        <text:list-item>
          <text:p text:style-name="List_20_1_Content"> 1/2 Tasse Öl</text:p>
        </text:list-item>
        <text:list-item>
          <text:p text:style-name="List_20_1_Content"> 1/2 Tasse Essig</text:p>
        </text:list-item>
        <text:list-item>
          <text:p text:style-name="List_20_1_Content"> 1/2 Tasse Zucker</text:p>
        </text:list-item>
        <text:list-item>
          <text:p text:style-name="List_20_1_Content"> 1 TL Salz</text:p>
        </text:list-item>
        <text:list-item>
          <text:p text:style-name="List_20_1_Content_Last"> 1 kleine Zwiebe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Preformatted_20_Text"># Kohl und Zwiebel raspeln<text:line-break/># Öl, Essig, Zucker und Salz aufkochen und über den Kohl geben<text:line-break/># 2 Stunden ziehen lassen und Pfeffer hinzugeben</text:p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chefkoch.de/rezepte/45941015576256/Krautsalat.html" text:style-name="Internet_20_link" text:visited-style-name="Visited_20_Internet_20_Link">https://www.chefkoch.de/rezepte/45941015576256/Krautsalat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0:36</meta:creation-date>
    <dc:creator>Generated</dc:creator>
    <dc:date>2026-09-14T13::00:36</dc:date>
    <dc:language>en-US</dc:language>
    <meta:editing-cycles>1</meta:editing-cycles>
    <meta:editing-duration>PT0S</meta:editing-duration>
    <dc:title>rezepte:salate:krautsalat</dc:title>
  </office:meta>
</office:document-meta>
</file>