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krautsalat_rohkost_vegan"/><text:bookmark-start text:name="__RefHeading___veganes_joghurtdressing_1"/><text:bookmark-start text:name="veganes_joghurtdressing"/>Veganes Joghurtdressing<text:bookmark-end text:name="__RefHeading___veganes_joghurtdressing_1"/><text:bookmark-end text:name="veganes_joghurtdressing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Weißkohl</text:p>
        </text:list-item>
        <text:list-item>
          <text:p text:style-name="List_20_1_Content"> Zwiebeln</text:p>
        </text:list-item>
        <text:list-item>
          <text:p text:style-name="List_20_1_Content"> Knoblauch</text:p>
        </text:list-item>
        <text:list-item>
          <text:p text:style-name="List_20_1_Content"> veganer Joghurt</text:p>
        </text:list-item>
        <text:list-item>
          <text:p text:style-name="List_20_1_Content"> etwas Öl</text:p>
        </text:list-item>
        <text:list-item>
          <text:p text:style-name="List_20_1_Content"> frische oder getrocknete Kräuter (Petersilie, Schnittlauch)</text:p>
        </text:list-item>
        <text:list-item>
          <text:p text:style-name="List_20_1_Content"> etwas Agavendicksaft</text:p>
        </text:list-item>
        <text:list-item>
          <text:p text:style-name="List_20_1_Content"> etwas Pflanzendrink</text:p>
        </text:list-item>
        <text:list-item>
          <text:p text:style-name="List_20_1_Content"> etwas Zitronensaft</text:p>
        </text:list-item>
        <text:list-item>
          <text:p text:style-name="List_20_1_Content"> Cuminpulver</text:p>
        </text:list-item>
        <text:list-item>
          <text:p text:style-name="List_20_1_Content"> Salz</text:p>
        </text:list-item>
        <text:list-item>
          <text:p text:style-name="List_20_1_Content_Last">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LastListParagraph_Numbering_20_1_Content_First"> Weißkohl, Zwiebeln und Knoblauch kleinhacken und mit den anderen Zutaten vermisch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5</meta:creation-date>
    <dc:creator>Generated</dc:creator>
    <dc:date>2026-09-14T12::00:45</dc:date>
    <dc:language>en-US</dc:language>
    <meta:editing-cycles>1</meta:editing-cycles>
    <meta:editing-duration>PT0S</meta:editing-duration>
    <dc:title>rezepte:salate:krautsalat_rohkost_vegan</dc:title>
  </office:meta>
</office:document-meta>
</file>