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438837c3c074824894299b719cda68e.jpg"/>
  <manifest:file-entry manifest:media-type="image/jpeg" manifest:full-path="Pictures/c3841c3dd00dfe1a554bdd45c9781b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moothies:rote-beete-smoothie"/><text:bookmark-start text:name="__RefHeading___rote-beete-smoothie_1"/><text:bookmark-start text:name="rote-beete-smoothie"/>Rote-Beete-Smoothie<text:bookmark-end text:name="__RefHeading___rote-beete-smoothie_1"/><text:bookmark-end text:name="rote-beete-smoothie"/></text:h>
      <text:p text:style-name="Text_20_body"><draw:frame draw:style-name="medialeft" draw:name="0" text:anchor-type="paragraph" draw:z-index="0" svg:width="5.2916666666667cm" style:rel-width="100%" svg:height="7.0555555555556cm" style:rel-height="scale"><draw:image xlink:href="Pictures/3438837c3c074824894299b719cda68e.jpg" xlink:type="simple" xlink:show="embed" xlink:actuate="onLoad"/></draw:frame>
<draw:frame draw:style-name="medialeft" draw:name="1" text:anchor-type="paragraph" draw:z-index="1" svg:width="5.2916666666667cm" style:rel-width="100%" svg:height="7.0555555555556cm" style:rel-height="scale"><draw:image xlink:href="Pictures/c3841c3dd00dfe1a554bdd45c9781bce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Rote Beete (gegart oder roh)</text:p>
        </text:list-item>
        <text:list-item>
          <text:p text:style-name="List_20_1_Content"> 1 Apfel</text:p>
        </text:list-item>
        <text:list-item>
          <text:p text:style-name="List_20_1_Content"> 1 Banane</text:p>
        </text:list-item>
        <text:list-item>
          <text:p text:style-name="List_20_1_Content_Last"> 1/2 Zitrone/Limett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Alles kleinschneiden und in den Mixer 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21</meta:creation-date>
    <dc:creator>Generated</dc:creator>
    <dc:date>2026-09-14T11::10:21</dc:date>
    <dc:language>en-US</dc:language>
    <meta:editing-cycles>1</meta:editing-cycles>
    <meta:editing-duration>PT0S</meta:editing-duration>
    <dc:title>rezepte:smoothies:rote-beete-smoothie</dc:title>
  </office:meta>
</office:document-meta>
</file>