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zepte:suppen:feine_griessnockerln"/><text:bookmark-start text:name="__RefHeading___feine_griessnockerln_1"/><text:bookmark-start text:name="feine_griessnockerln"/>Feine Grießnockerln<text:bookmark-end text:name="__RefHeading___feine_griessnockerln_1"/><text:bookmark-end text:name="feine_griessnockerln"/></text:h>
      <text:h text:style-name="Heading_20_2" text:outline-level="2"><text:bookmark-start text:name="__RefHeading___zutaten_2"/><text:bookmark-start text:name="zutaten"/>Zutaten<text:bookmark-end text:name="__RefHeading___zutaten_2"/><text:bookmark-end text:name="zutaten"/></text:h>
      <text:p text:style-name="Text_20_body">Für 2 Portionen:</text:p>
      <text:list text:style-name="List_20_1" text:continue-numbering="false">
        <text:list-item>
          <text:p text:style-name="List_20_1_Content_First"> 125 ml Milch</text:p>
        </text:list-item>
        <text:list-item>
          <text:p text:style-name="List_20_1_Content"> 1/2 EL Butter</text:p>
        </text:list-item>
        <text:list-item>
          <text:p text:style-name="List_20_1_Content"> 1/2 TL Salz</text:p>
        </text:list-item>
        <text:list-item>
          <text:p text:style-name="List_20_1_Content"> 50 g Grieß</text:p>
        </text:list-item>
        <text:list-item>
          <text:p text:style-name="List_20_1_Content"> 2 Eier</text:p>
        </text:list-item>
        <text:list-item>
          <text:p text:style-name="List_20_1_Content"> n. B. Muskat, geriebener</text:p>
        </text:list-item>
        <text:list-item>
          <text:p text:style-name="List_20_1_Content_Last"> n. B. Brühe</text:p>
        </text:list-item>
      </text:list>
      <text:h text:style-name="Heading_20_2" text:outline-level="2"><text:bookmark-start text:name="__RefHeading___zubereitung_3"/><text:bookmark-start text:name="zubereitung"/>Zubereitung<text:bookmark-end text:name="__RefHeading___zubereitung_3"/><text:bookmark-end text:name="zubereitung"/></text:h>
      <text:p text:style-name="Text_20_body">Die Milch mit Butter und Salz zum Kochen bringen, den Grieß einstreuen. Solange rühren, bis sich die Masse vom Topfboden löst. </text:p>
      <text:p text:style-name="Text_20_body">Den Topf vom Herd nehmen und das erste Ei in den noch heißen Brei rühren. Danach etwa 5 Minuten abkühlen lassen. Dann das zweite Ei unterrühren. Mit Muskat nach Bedarf abschmecken.</text:p>
      <text:p text:style-name="Text_20_body">Mit zwei nassen Teelöffeln kleine Klößchen aus dem Brei abstechen. Etwa 10 Minuten in der Brühe garen lassen.  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16::11:56</meta:creation-date>
    <dc:creator>Generated</dc:creator>
    <dc:date>2026-09-16T16::11:56</dc:date>
    <dc:language>en-US</dc:language>
    <meta:editing-cycles>1</meta:editing-cycles>
    <meta:editing-duration>PT0S</meta:editing-duration>
    <dc:title>rezepte:suppen:feine_griessnockerln</dc:title>
  </office:meta>
</office:document-meta>
</file>