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griessnockerlsuppe"/><text:bookmark-start text:name="__RefHeading___griessnockerlsuppe_1"/><text:bookmark-start text:name="griessnockerlsuppe"/>Grießnockerlsuppe<text:bookmark-end text:name="__RefHeading___griessnockerlsuppe_1"/><text:bookmark-end text:name="griessnockerlsupp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4 Portionen:</text:p>
      <text:list text:style-name="List_20_1" text:continue-numbering="false">
        <text:list-item>
          <text:p text:style-name="List_20_1_Content_First"> 60 g Grieß</text:p>
        </text:list-item>
        <text:list-item>
          <text:p text:style-name="List_20_1_Content"> 1 Ei (Größe M)</text:p>
        </text:list-item>
        <text:list-item>
          <text:p text:style-name="List_20_1_Content"> Salz</text:p>
        </text:list-item>
        <text:list-item>
          <text:p text:style-name="List_20_1_Content_Last"> 500 ml Rindssupp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Grieß und Ei verquirlen, eine Prise Salz zufügen, Teig gut zusammendrücken, mindestens eine Stunde quellen lassen</text:p>
        </text:list-item>
        <text:list-item>
          <text:p text:style-name="Numbering_20_1_Content"> Salzwasser erhitzen, aus dem Teig mit zwei Löffeln Nockerl formen </text:p>
        </text:list-item>
        <text:list-item>
          <text:p text:style-name="Numbering_20_1_Content"> Nockerl ins Wasser geben, aufkochen lassen, ein paar Minuten im wallenden Wasser lassen und mit einem Schöpflöffel kaltem Wasser ablöschen</text:p>
        </text:list-item>
        <text:list-item>
          <text:p text:style-name="Numbering_20_1_Content"> Bei kleinster Hitze etwa eine halbe Stunde ziehen lassen</text:p>
        </text:list-item>
        <text:list-item>
          <text:p text:style-name="Numbering_20_1_Content_Last"> In heißer Rindssuppe servie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43</meta:creation-date>
    <dc:creator>Generated</dc:creator>
    <dc:date>2026-09-14T12::00:43</dc:date>
    <dc:language>en-US</dc:language>
    <meta:editing-cycles>1</meta:editing-cycles>
    <meta:editing-duration>PT0S</meta:editing-duration>
    <dc:title>rezepte:suppen:griessnockerlsuppe</dc:title>
  </office:meta>
</office:document-meta>
</file>