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rezepte:suppen:griessnockerlsuppe_vegan"/><text:bookmark-start text:name="__RefHeading___griessnockerlsuppe_vegan_1"/><text:bookmark-start text:name="griessnockerlsuppe_vegan"/>Grießnockerlsuppe (vegan)<text:bookmark-end text:name="__RefHeading___griessnockerlsuppe_vegan_1"/><text:bookmark-end text:name="griessnockerlsuppe_vegan"/></text:h>
      <text:h text:style-name="Heading_20_2" text:outline-level="2"><text:bookmark-start text:name="__RefHeading___﻿zutaten_2"/><text:bookmark-start text:name="﻿zutaten"/>﻿Zutaten<text:bookmark-end text:name="__RefHeading___﻿zutaten_2"/><text:bookmark-end text:name="﻿zutaten"/></text:h>
      <text:p text:style-name="Text_20_body">Für 2 Portionen:</text:p>
      <text:list text:style-name="List_20_1" text:continue-numbering="false">
        <text:list-item>
          <text:p text:style-name="List_20_1_Content_First"> 200g Weizengrieß</text:p>
        </text:list-item>
        <text:list-item>
          <text:p text:style-name="List_20_1_Content"> ca. 50-60g Margarine (Alsan)</text:p>
        </text:list-item>
        <text:list-item>
          <text:p text:style-name="List_20_1_Content"> 2 EL Sojamehl</text:p>
        </text:list-item>
        <text:list-item>
          <text:p text:style-name="List_20_1_Content"> 1-2 EL Sojamilch</text:p>
        </text:list-item>
        <text:list-item>
          <text:p text:style-name="List_20_1_Content"> 1 1/2 Liter Gemüsebrühe</text:p>
        </text:list-item>
        <text:list-item>
          <text:p text:style-name="List_20_1_Content"> etwas Muskatnuss (wenn möglich, frisch gerieben)</text:p>
        </text:list-item>
        <text:list-item>
          <text:p text:style-name="List_20_1_Content_Last"> etwas Petersilie, Schnittlauch oder Selleriegrün</text:p>
        </text:list-item>
      </text:list>
      <text:h text:style-name="Heading_20_2" text:outline-level="2"><text:bookmark-start text:name="__RefHeading___zubereitung_3"/><text:bookmark-start text:name="zubereitung"/>Zubereitung<text:bookmark-end text:name="__RefHeading___zubereitung_3"/><text:bookmark-end text:name="zubereitung"/></text:h>
      <text:p text:style-name="Text_20_body">﻿Nehmt euch eine kleine Schüssel oder einen Teller und gebt das  Sojamehl hinein. Dazu gebt ihr ca. 2-3 EL Wasser und verrührt es zu  einer geschmeidigen Masse. Danach gebt ihr den Weizengrieß, die  Margarine, die Sojamilch und etwas Muskatnuss (Vorsicht: mit Muskatnuss  sparsam umgehen, sonst wird der Geschmack zu intensiv) hinzu und  „verknetet“ alles.</text:p>
      <text:p text:style-name="Text_20_body">Die Masse lasst ihr jetzt ca. 10-15 Minuten „ruhen“. In der  Zwischenzeit könnt ihr dann schon mal die Gemüsebrühe zubereiten. Am  besten kocht ihr das Wasser im Wasserkocher vor und gebt es dann in den  Topf. Die Gemüsebrühe gebt ihr nun einfach hinzu und lasst alles kurz  aufkochen. Danach dreht ihr den Herd auf eine ganz niedrige Stufe, so  dass das Wasser nicht mehr siedet. Die Nockerln dürfen auf keinen Fall  ins kochende Wasser gegeben werden, da sie sonst zerfallen! </text:p>
      <text:p text:style-name="Text_20_body">Schnappt euch jetzt am besten zwei Esslöffel und stecht damit die  „Nockerln“ aus dem vorbereiteten Teig. Lasst sie dann vorsichtig in die  heiße Brühe gleiten und bei geschlossenem Deckel ca. 20-25 Minuten  ziehen. </text:p>
      <text:p text:style-name="Text_20_body">Nach der Garzeit sollten sie dann schön „aufgegangen“ sein – sie werden fast doppelt so groß!  </text:p>
      <text:p text:style-name="Text_20_body">Über die Suppe könnt ihr wahlweise noch etwas Petersilie, Schnittlauch oder wie auf unserem Bild etwas Selleriegrün gebe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4T13::40:01</meta:creation-date>
    <dc:creator>Generated</dc:creator>
    <dc:date>2026-09-14T13::40:01</dc:date>
    <dc:language>en-US</dc:language>
    <meta:editing-cycles>1</meta:editing-cycles>
    <meta:editing-duration>PT0S</meta:editing-duration>
    <dc:title>rezepte:suppen:griessnockerlsuppe_vegan</dc:title>
  </office:meta>
</office:document-meta>
</file>