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11a2909e4263c956b5a5d2a504a9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kartoffelgulasch"/><text:bookmark-start text:name="__RefHeading___kartoffelgulasch_1"/><text:bookmark-start text:name="kartoffelgulasch"/>Kartoffelgulasch<text:bookmark-end text:name="__RefHeading___kartoffelgulasch_1"/><text:bookmark-end text:name="kartoffelgulasch"/></text:h>
      <text:p text:style-name="Text_20_body"><draw:frame draw:style-name="media" draw:name="0" text:anchor-type="as-char" draw:z-index="0" svg:width="5.2916666666667cm" style:rel-width="100%" svg:height="7.0555555555556cm" style:rel-height="scale"><draw:image xlink:href="Pictures/5b11a2909e4263c956b5a5d2a504a90f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4 Personen.</text:span></text:p>
      <text:list text:style-name="List_20_1" text:continue-numbering="false">
        <text:list-item>
          <text:p text:style-name="List_20_1_Content_First"> 500 g Kartoffeln, mehlig</text:p>
        </text:list-item>
        <text:list-item>
          <text:p text:style-name="List_20_1_Content"> 250 g Zwiebeln</text:p>
        </text:list-item>
        <text:list-item>
          <text:p text:style-name="List_20_1_Content"> 1 Liter klare Suppe (Brühe)</text:p>
        </text:list-item>
        <text:list-item>
          <text:p text:style-name="List_20_1_Content"> 100 g Tomatenmark</text:p>
        </text:list-item>
        <text:list-item>
          <text:p text:style-name="List_20_1_Content"> 2 EL Paprikapulver</text:p>
        </text:list-item>
        <text:list-item>
          <text:p text:style-name="List_20_1_Content"> ½ TL Kreuzkümmel</text:p>
        </text:list-item>
        <text:list-item>
          <text:p text:style-name="List_20_1_Content_Last"> Majoran, Salz und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/>
        <text:list-item>
          <text:p text:style-name="Numbering_20_1_Content"> Kartoffeln schälen, in Stücke schneiden und in Salzwasser kochen</text:p>
        </text:list-item>
        <text:list-item>
          <text:p text:style-name="Numbering_20_1_Content"> Zwiebeln kleinschneiden und in etwas Öl anbraten</text:p>
        </text:list-item>
        <text:list-item>
          <text:p text:style-name="Numbering_20_1_Content"> Sobald die Zwiebeln glasig gebraten sind, mit der Suppe aufgießen</text:p>
        </text:list-item>
        <text:list-item>
          <text:p text:style-name="Numbering_20_1_Content"> Alle weiteren Zutaten dazugeben</text:p>
        </text:list-item>
        <text:list-item>
          <text:p text:style-name="Numbering_20_1_Content_Last"> Köcheln lassen für ca. 25min, bei Bedarf noch einmal mit Gewürzen abschmec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2</meta:creation-date>
    <dc:creator>Generated</dc:creator>
    <dc:date>2026-09-14T12::00:42</dc:date>
    <dc:language>en-US</dc:language>
    <meta:editing-cycles>1</meta:editing-cycles>
    <meta:editing-duration>PT0S</meta:editing-duration>
    <dc:title>rezepte:suppen:kartoffelgulasch</dc:title>
  </office:meta>
</office:document-meta>
</file>