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3cb202f7dba807652f6633b52ab98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kuerbissuppe_mit_ingwer_und_kokosmilch"/><text:bookmark-start text:name="__RefHeading___kuerbissuppe_mit_ingwer_und_kokosmilch_1"/><text:bookmark-start text:name="kuerbissuppe_mit_ingwer_und_kokosmilch"/>Kürbissuppe mit Ingwer und Kokosmilch<text:bookmark-end text:name="__RefHeading___kuerbissuppe_mit_ingwer_und_kokosmilch_1"/><text:bookmark-end text:name="kuerbissuppe_mit_ingwer_und_kokosmilch"/></text:h>
      <text:p text:style-name="Text_20_body"><draw:frame draw:style-name="media" draw:name="0" text:anchor-type="as-char" draw:z-index="0" svg:width="10.583333333333cm" svg:height="7.9360643877736cm"><draw:image xlink:href="Pictures/c3cb202f7dba807652f6633b52ab98c1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</text:p>
      <text:list text:style-name="List_20_1" text:continue-numbering="false">
        <text:list-item>
          <text:p text:style-name="List_20_1_Content_First"> ﻿550 g Hokkaidokürbis(se)</text:p>
        </text:list-item>
        <text:list-item>
          <text:p text:style-name="List_20_1_Content"> 400 g Möhren</text:p>
        </text:list-item>
        <text:list-item>
          <text:p text:style-name="List_20_1_Content"> 1 Zwiebel</text:p>
        </text:list-item>
        <text:list-item>
          <text:p text:style-name="List_20_1_Content"> 3 cm Ingwer</text:p>
        </text:list-item>
        <text:list-item>
          <text:p text:style-name="List_20_1_Content"> 1 EL Butter</text:p>
        </text:list-item>
        <text:list-item>
          <text:p text:style-name="List_20_1_Content"> 0,8 l Gemüsebrühe</text:p>
        </text:list-item>
        <text:list-item>
          <text:p text:style-name="List_20_1_Content"> 200 ml Kokosmilch</text:p>
        </text:list-item>
        <text:list-item>
          <text:p text:style-name="List_20_1_Content"> Salz und Pfeffer</text:p>
        </text:list-item>
        <text:list-item>
          <text:p text:style-name="List_20_1_Content"> Sojasauce</text:p>
        </text:list-item>
        <text:list-item>
          <text:p text:style-name="List_20_1_Content_Last"> 0,67 Zitrone, Saf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ürbis, Möhren, Ingwer und Zwiebel schälen und würfeln und in der Butter andünsten. </text:p>
        </text:list-item>
        <text:list-item>
          <text:p text:style-name="Numbering_20_1_Content"> Mit der Brühe aufgießen und in etwa 15 - 20 Minuten weich kochen. </text:p>
        </text:list-item>
        <text:list-item>
          <text:p text:style-name="Numbering_20_1_Content"> Dann sehr fein pürieren, eventuell durch ein Sieb streichen. </text:p>
        </text:list-item>
        <text:list-item>
          <text:p text:style-name="Numbering_20_1_Content_Last"> Die Kokosmilch unterrühren, mit Salz, Pfeffer, Sojasauce und Zitronensaft abschmecken und noch mal erwärm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46:50</meta:creation-date>
    <dc:creator>Generated</dc:creator>
    <dc:date>2026-09-14T13::46:50</dc:date>
    <dc:language>en-US</dc:language>
    <meta:editing-cycles>1</meta:editing-cycles>
    <meta:editing-duration>PT0S</meta:editing-duration>
    <dc:title>rezepte:suppen:kuerbissuppe_mit_ingwer_und_kokosmilch</dc:title>
  </office:meta>
</office:document-meta>
</file>