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uppen:moehrensuppe"/><text:bookmark-start text:name="__RefHeading___moehrensuppe_1"/><text:bookmark-start text:name="moehrensuppe"/>Möhrensuppe<text:bookmark-end text:name="__RefHeading___moehrensuppe_1"/><text:bookmark-end text:name="moehrensupp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2 Portionen.</text:span></text:p>
      <text:list text:style-name="List_20_1" text:continue-numbering="false">
        <text:list-item>
          <text:p text:style-name="List_20_1_Content_First"> 6 große	Möhre(n)</text:p>
        </text:list-item>
        <text:list-item>
          <text:p text:style-name="List_20_1_Content"> 500 ml Gemüsebrühe</text:p>
        </text:list-item>
        <text:list-item>
          <text:p text:style-name="List_20_1_Content_Last"> Ingwer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Möhren schälen und in Stücke schneiden</text:p>
        </text:list-item>
        <text:list-item>
          <text:p text:style-name="Numbering_20_1_Content"> In der Gemüsebrühe garen, bis die Möhren weich sind, dann fein pürieren</text:p>
        </text:list-item>
        <text:list-item>
          <text:p text:style-name="Numbering_20_1_Content_Last"> Den Ingwer schälen, fein reiben, in die Suppe geben und nochmal aufkochen lass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38</meta:creation-date>
    <dc:creator>Generated</dc:creator>
    <dc:date>2026-09-14T11::10:38</dc:date>
    <dc:language>en-US</dc:language>
    <meta:editing-cycles>1</meta:editing-cycles>
    <meta:editing-duration>PT0S</meta:editing-duration>
    <dc:title>rezepte:suppen:moehrensuppe</dc:title>
  </office:meta>
</office:document-meta>
</file>