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3048c93036d54e8e84de4e51c3e9e0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suppen:steinpilz-zwiebel-kartoffe-suppe"/><text:bookmark-start text:name="__RefHeading___steinpilz-zwiebel-kartoffe-suppe_1"/><text:bookmark-start text:name="steinpilz-zwiebel-kartoffe-suppe"/>Steinpilz-Zwiebel-Kartoffe-Suppe<text:bookmark-end text:name="__RefHeading___steinpilz-zwiebel-kartoffe-suppe_1"/><text:bookmark-end text:name="steinpilz-zwiebel-kartoffe-suppe"/></text:h>
      <text:p text:style-name="Text_20_body"><draw:frame draw:style-name="media" draw:name="0" text:anchor-type="as-char" draw:z-index="0" svg:width="10.583333333333cm" svg:height="10.598099058249cm"><draw:image xlink:href="Pictures/c3048c93036d54e8e84de4e51c3e9e0c.jpg" xlink:type="simple" xlink:show="embed" xlink:actuate="onLoad"/></draw:frame></text:p>
      <text:p text:style-name="Text_20_body">Im Bild eine etwas abgewandelte Version mit Austernpilzen ohne Ingwer.</text:p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p text:style-name="Text_20_body"><text:span text:style-name="Emphasis">4 Portionen.</text:span></text:p>
      <text:list text:style-name="List_20_1" text:continue-numbering="false">
        <text:list-item>
          <text:p text:style-name="List_20_1_Content_First"> 2 große Zwiebel</text:p>
        </text:list-item>
        <text:list-item>
          <text:p text:style-name="List_20_1_Content"> 3 Kartoffeln (fest kochend)</text:p>
        </text:list-item>
        <text:list-item>
          <text:p text:style-name="List_20_1_Content"> 1 EL Kokosöl</text:p>
        </text:list-item>
        <text:list-item>
          <text:p text:style-name="List_20_1_Content"> Eine Handvoll Steinpilze</text:p>
        </text:list-item>
        <text:list-item>
          <text:p text:style-name="List_20_1_Content"> ½ Liter Gemüsesuppe (selbstgemacht oder Suppenwürfel)</text:p>
        </text:list-item>
        <text:list-item>
          <text:p text:style-name="List_20_1_Content"> ½ EL Ingwer (in feine Scheiben geschnitten)</text:p>
        </text:list-item>
        <text:list-item>
          <text:p text:style-name="List_20_1_Content"> Salz</text:p>
        </text:list-item>
        <text:list-item>
          <text:p text:style-name="List_20_1_Content"> Pfeffer</text:p>
        </text:list-item>
        <text:list-item>
          <text:p text:style-name="List_20_1_Content_Last"> Petersilie und andere Suppenkräuter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/>
        <text:list-item>
          <text:p text:style-name="Numbering_20_1_Content"> Zwiebel kleinhacken und Kartoffeln schälen und in Würfel schneiden</text:p>
        </text:list-item>
        <text:list-item>
          <text:p text:style-name="Numbering_20_1_Content"> Zwiebeln und Kartoffeln mit dem Öl goldgelb anbraten</text:p>
        </text:list-item>
        <text:list-item>
          <text:p text:style-name="Numbering_20_1_Content"> Kochen bis die Kartoffeln durch sind</text:p>
        </text:list-item>
        <text:list-item>
          <text:p text:style-name="Numbering_20_1_Content"> Mit Salz und Pfeffer abschmecken. Ingerscheiben zugeben</text:p>
        </text:list-item>
        <text:list-item>
          <text:p text:style-name="Numbering_20_1_Content"> Geschnittene Steinpilze zugeben und mit Kräutern würzen</text:p>
        </text:list-item>
        <text:list-item>
          <text:p text:style-name="Numbering_20_1_Content_Last"> Zehn Minuten am Herd ziehen lass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3::43:27</meta:creation-date>
    <dc:creator>Generated</dc:creator>
    <dc:date>2026-09-14T13::43:27</dc:date>
    <dc:language>en-US</dc:language>
    <meta:editing-cycles>1</meta:editing-cycles>
    <meta:editing-duration>PT0S</meta:editing-duration>
    <dc:title>rezepte:suppen:steinpilz-zwiebel-kartoffe-suppe</dc:title>
  </office:meta>
</office:document-meta>
</file>