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weet_chili_sosse"/><text:bookmark-start text:name="__RefHeading___sweet_chili_sosse_1"/><text:bookmark-start text:name="sweet_chili_sosse"/>Sweet Chili Soße<text:bookmark-end text:name="__RefHeading___sweet_chili_sosse_1"/><text:bookmark-end text:name="sweet_chili_sosse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<text:span text:style-name="Emphasis">4 Portionen</text:span></text:p>
      <text:list text:style-name="List_20_1" text:continue-numbering="false">
        <text:list-item>
          <text:p text:style-name="List_20_1_Content_First">  1 Chilischote(n), rot</text:p>
        </text:list-item>
        <text:list-item>
          <text:p text:style-name="List_20_1_Content">  1 Knoblauchzehe(n)</text:p>
        </text:list-item>
        <text:list-item>
          <text:p text:style-name="List_20_1_Content">  60 ml Wasser</text:p>
        </text:list-item>
        <text:list-item>
          <text:p text:style-name="List_20_1_Content">  50 g Zucker</text:p>
        </text:list-item>
        <text:list-item>
          <text:p text:style-name="List_20_1_Content">  50 ml Essig</text:p>
        </text:list-item>
        <text:list-item>
          <text:p text:style-name="List_20_1_Content">  1/4 TL Salz</text:p>
        </text:list-item>
        <text:list-item>
          <text:p text:style-name="List_20_1_Content">  1/2 EL Speisestärke</text:p>
        </text:list-item>
        <text:list-item>
          <text:p text:style-name="List_20_1_Content_Last">  1 EL Wass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Chili und Knoblauch zerkleinern</text:p>
        </text:list-item>
        <text:list-item>
          <text:p text:style-name="Numbering_20_1_Content"> 60 ml Wasser mit Zucker, Essig und Salz in einen Topf geben und auf mittlerer Stufe erhitzen, bis sich der Zucker aufgelöst hat und das Ganze anfängt</text:p>
        </text:list-item>
        <text:list-item>
          <text:p text:style-name="Numbering_20_1_Content"> Danach die Chili-Knoblauchmischung hinzugeben, die Hitze etwas runterdrehen und ca. 5 Minuten leicht köcheln lassen</text:p>
        </text:list-item>
        <text:list-item>
          <text:p text:style-name="Numbering_20_1_Content"> Dann die Speisestärke mit einem EL Wasser mischen und in die Soße einrühren.</text:p>
        </text:list-item>
        <text:list-item>
          <text:p text:style-name="Numbering_20_1_Content_Last"> Alles leicht weiter erhitzen, bis die gewünschte Konsistenz erreicht ist und dann sofort von der Hitze nehmen (Sauce dickt noch nach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02:24</meta:creation-date>
    <dc:creator>Generated</dc:creator>
    <dc:date>2026-09-15T14::02:24</dc:date>
    <dc:language>en-US</dc:language>
    <meta:editing-cycles>1</meta:editing-cycles>
    <meta:editing-duration>PT0S</meta:editing-duration>
    <dc:title>rezepte:sweet_chili_sosse</dc:title>
  </office:meta>
</office:document-meta>
</file>