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345fa0be0450639092993d508581aa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tortillas_aus_weizenmehl"/><text:bookmark-start text:name="__RefHeading___tortillas_aus_weizenmehl_1"/><text:bookmark-start text:name="tortillas_aus_weizenmehl"/>Tortillas aus Weizenmehl<text:bookmark-end text:name="__RefHeading___tortillas_aus_weizenmehl_1"/><text:bookmark-end text:name="tortillas_aus_weizenmehl"/></text:h>
      <text:p text:style-name="Text_20_body"><draw:frame draw:style-name="media" draw:name="0" text:anchor-type="as-char" draw:z-index="0" svg:width="10.583333333333cm" svg:height="8.2323107663376cm"><draw:image xlink:href="Pictures/9345fa0be0450639092993d508581aae.jpg" xlink:type="simple" xlink:show="embed" xlink:actuate="onLoad"/></draw:frame>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<text:span text:style-name="Emphasis">Für ca. 6 Fladen</text:span></text:p>
      <text:list text:style-name="List_20_1" text:continue-numbering="false">
        <text:list-item>
          <text:p text:style-name="List_20_1_Content_First"> 250 g Mehl (Typ 405)</text:p>
        </text:list-item>
        <text:list-item>
          <text:p text:style-name="List_20_1_Content"> 250 ml Wasser, kochend!</text:p>
        </text:list-item>
        <text:list-item>
          <text:p text:style-name="List_20_1_Content"> 1/2 TL Salz</text:p>
        </text:list-item>
        <text:list-item>
          <text:p text:style-name="List_20_1_Content_Last"> 50 g Mehl zum Ausrollen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List_20_1" text:continue-numbering="false">
        <text:list-item>
          <text:p text:style-name="List_20_1_Content_First"> Mehl mit Salz in Schüssel geben und in der Mitte eine Mulde formen </text:p>
        </text:list-item>
        <text:list-item>
          <text:p text:style-name="List_20_1_Content"> Kochendes Wasser in das Mehl gießen und mit einem Kochlöffel umrühren</text:p>
        </text:list-item>
        <text:list-item>
          <text:p text:style-name="List_20_1_Content"> Nach wenigen Sekunden den Teig mit den Händen kneten</text:p>
        </text:list-item>
        <text:list-item>
          <text:p text:style-name="List_20_1_Content"> Teig in sechs Portionen aufteilen und jede zu einem Fladen ausrollen</text:p>
        </text:list-item>
        <text:list-item>
          <text:p text:style-name="List_20_1_Content_Last"> In einer Pfanne ohne Fettzugabe von jeder Seite ca. eine Minute brat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2:07</meta:creation-date>
    <dc:creator>Generated</dc:creator>
    <dc:date>2026-09-14T12::52:07</dc:date>
    <dc:language>en-US</dc:language>
    <meta:editing-cycles>1</meta:editing-cycles>
    <meta:editing-duration>PT0S</meta:editing-duration>
    <dc:title>rezepte:tortillas_aus_weizenmehl</dc:title>
  </office:meta>
</office:document-meta>
</file>