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tuerkische_spinat-eierpfanne"/><text:bookmark-start text:name="__RefHeading___tuerkische_spinat-eierpfanne_1"/><text:bookmark-start text:name="tuerkische_spinat-eierpfanne"/>Türkische Spinat-Eierpfanne<text:bookmark-end text:name="__RefHeading___tuerkische_spinat-eierpfanne_1"/><text:bookmark-end text:name="tuerkische_spinat-eierpfann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4Portionen</text:p>
      <text:list text:style-name="List_20_1" text:continue-numbering="false">
        <text:list-item>
          <text:p text:style-name="List_20_1_Content_First"> 400 g Spinat</text:p>
        </text:list-item>
        <text:list-item>
          <text:p text:style-name="List_20_1_Content"> 1 Zwiebel</text:p>
        </text:list-item>
        <text:list-item>
          <text:p text:style-name="List_20_1_Content"> 2 Knoblauchzehen</text:p>
        </text:list-item>
        <text:list-item>
          <text:p text:style-name="List_20_1_Content"> 2 EL mildes Ajvar</text:p>
        </text:list-item>
        <text:list-item>
          <text:p text:style-name="List_20_1_Content"> 200 g gegarte ­Kicher­erbsen (Glas)</text:p>
        </text:list-item>
        <text:list-item>
          <text:p text:style-name="List_20_1_Content"> 2–3 EL Öl</text:p>
        </text:list-item>
        <text:list-item>
          <text:p text:style-name="List_20_1_Content"> Meersalz</text:p>
        </text:list-item>
        <text:list-item>
          <text:p text:style-name="List_20_1_Content"> Pfeffer, frisch gemahlen</text:p>
        </text:list-item>
        <text:list-item>
          <text:p text:style-name="List_20_1_Content"> etwas Muskatnuss, frisch gerieben</text:p>
        </text:list-item>
        <text:list-item>
          <text:p text:style-name="List_20_1_Content"> 4 sehr frische Eier</text:p>
        </text:list-item>
        <text:list-item>
          <text:p text:style-name="List_20_1_Content_Last"> 1 türkisches Fladenbrot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Spinat waschen und putzen. Große Blätter grob zerklei­nern. </text:p>
        </text:list-item>
        <text:list-item>
          <text:p text:style-name="Numbering_20_1_Content"> Zwiebel würfeln und Knoblauch fein hacken. </text:p>
        </text:list-item>
        <text:list-item>
          <text:p text:style-name="Numbering_20_1_Content"> Ajvar mit gut abgetropften Kichererbsen mischen.</text:p>
        </text:list-item>
        <text:list-item>
          <text:p text:style-name="Numbering_20_1_Content"> Öl in einer Pfanne erhitzen. Zwiebel und Knoblauch darin kurz anschwitzen. </text:p>
        </text:list-item>
        <text:list-item>
          <text:p text:style-name="Numbering_20_1_Content"> Kichererbsen und Spinat zugeben. Unter Wenden kurz mitgaren. </text:p>
        </text:list-item>
        <text:list-item>
          <text:p text:style-name="Numbering_20_1_Content"> Mit Salz, Pfeffer und Muskat würzen.</text:p>
        </text:list-item>
        <text:list-item>
          <text:p text:style-name="Numbering_20_1_Content"> Eier aufschlagen und vorsichtig auf den Spinat gleiten lassen. Den Deckel auf die Pfanne geben. Eier bei mittlerer Temperatur stocken lassen. </text:p>
        </text:list-item>
        <text:list-item>
          <text:p text:style-name="Numbering_20_1_Content"> Das Fladenbrot im Backofen kurz aufbacken. </text:p>
        </text:list-item>
        <text:list-item>
          <text:p text:style-name="Numbering_20_1_Content_Last"> Die türkische Spinat-Eierpfanne mit dem warmen Fladenbrot servier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9:40</meta:creation-date>
    <dc:creator>Generated</dc:creator>
    <dc:date>2026-09-14T11::09:40</dc:date>
    <dc:language>en-US</dc:language>
    <meta:editing-cycles>1</meta:editing-cycles>
    <meta:editing-duration>PT0S</meta:editing-duration>
    <dc:title>rezepte:tuerkische_spinat-eierpfanne</dc:title>
  </office:meta>
</office:document-meta>
</file>