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5d9b4f32cb2ba08dd4284c06e7c3ebf.jpg"/>
  <manifest:file-entry manifest:media-type="image/jpeg" manifest:full-path="Pictures/2243f9a96b04cc59f57055af25ecbc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_kartoffelknoedel"/><text:bookmark-start text:name="__RefHeading___vegane_kartoffelknoedel_1"/><text:bookmark-start text:name="vegane_kartoffelknoedel"/>Vegane Kartoffelknödel<text:bookmark-end text:name="__RefHeading___vegane_kartoffelknoedel_1"/><text:bookmark-end text:name="vegane_kartoffelknoedel"/></text:h>
      <text:p text:style-name="Text_20_body"><draw:frame draw:style-name="media" draw:name="0" text:anchor-type="as-char" draw:z-index="0" svg:width="10.583333333333cm" svg:height="7.9375cm"><draw:image xlink:href="Pictures/b5d9b4f32cb2ba08dd4284c06e7c3ebf.jpg" xlink:type="simple" xlink:show="embed" xlink:actuate="onLoad"/></draw:frame><draw:frame draw:style-name="media" draw:name="1" text:anchor-type="as-char" draw:z-index="1" svg:width="10.583333333333cm" svg:height="7.9375cm"><draw:image xlink:href="Pictures/2243f9a96b04cc59f57055af25ecbcd9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700 g mehligkochende Kartoffeln</text:p>
        </text:list-item>
        <text:list-item>
          <text:p text:style-name="List_20_1_Content"> 75 g Kartoffelstärke</text:p>
        </text:list-item>
        <text:list-item>
          <text:p text:style-name="List_20_1_Content"> Salz</text:p>
        </text:list-item>
        <text:list-item>
          <text:p text:style-name="List_20_1_Content"> geriebene Muskatnuss</text:p>
        </text:list-item>
        <text:list-item>
          <text:p text:style-name="List_20_1_Content_Last"> Petersili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artoffeln waschen und in 20-25 Min. in Wasser gar kochen und danach schälen</text:p>
        </text:list-item>
        <text:list-item>
          <text:p text:style-name="Numbering_20_1_Content"> Kartoffeln durch eine Kartoffelpresse drücken, mit der Kartoffelstärke verkneten und mit Salz und Muskat würzen; den Kartoffelteig mindestens 1 Std. im Kühlschrank ruhen lassen</text:p>
        </text:list-item>
        <text:list-item>
          <text:p text:style-name="Numbering_20_1_Content"> Mit feuchten Händen kleinere Klöße formen und in leicht siedendem Salzwasser in 15-20 Min. bei kleinster Stufe gar ziehen (Wasser darf nicht kochen); die Klöße sind fertig, wenn sie oben schwimmen</text:p>
        </text:list-item>
        <text:list-item>
          <text:p text:style-name="Numbering_20_1_Content_Last"> Petersilie waschen, trocken tupfen, hacken auf die Klöße geb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kuechengoetter.de/rezepte/vegane-kartoffelknoedel-68433" text:style-name="Internet_20_link" text:visited-style-name="Visited_20_Internet_20_Link">https://www.kuechengoetter.de/rezepte/vegane-kartoffelknoedel-6843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2</meta:creation-date>
    <dc:creator>Generated</dc:creator>
    <dc:date>2026-09-14T12::00:42</dc:date>
    <dc:language>en-US</dc:language>
    <meta:editing-cycles>1</meta:editing-cycles>
    <meta:editing-duration>PT0S</meta:editing-duration>
    <dc:title>rezepte:vegane_kartoffelknoedel</dc:title>
  </office:meta>
</office:document-meta>
</file>