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_mayonnaise"/><text:bookmark-start text:name="__RefHeading___vegane_mayonnaise_1"/><text:bookmark-start text:name="vegane_mayonnaise"/>Vegane Mayonnaise<text:bookmark-end text:name="__RefHeading___vegane_mayonnaise_1"/><text:bookmark-end text:name="vegane_mayonnai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⅓ Becher Sojamilch</text:p>
        </text:list-item>
        <text:list-item>
          <text:p text:style-name="List_20_1_Content"> 1 TL Zitronensaft</text:p>
        </text:list-item>
        <text:list-item>
          <text:p text:style-name="List_20_1_Content"> ⅔ Becher kaltgepresstes Rapsöl oder ein anderes relativ neutrales Öl</text:p>
        </text:list-item>
        <text:list-item>
          <text:p text:style-name="List_20_1_Content"> ½ TL Senf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ojamilch und den Zitronensaft in ein hohes Gefäß geben und mit dem Stabmixer die Mischung für 30 Sekunden mixen</text:p>
        </text:list-item>
        <text:list-item>
          <text:p text:style-name="Numbering_20_1_Content"> Mixe langsam weiter und gib das Öl langsam dazu bis eine Emulsion entsteht und die Mischung dicker wird</text:p>
        </text:list-item>
        <text:list-item>
          <text:p text:style-name="Numbering_20_1_Content_Last"> Jetzt noch das Salz und den Senf dazu und kurz weitermix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48</meta:creation-date>
    <dc:creator>Generated</dc:creator>
    <dc:date>2026-09-14T11::59:48</dc:date>
    <dc:language>en-US</dc:language>
    <meta:editing-cycles>1</meta:editing-cycles>
    <meta:editing-duration>PT0S</meta:editing-duration>
    <dc:title>rezepte:vegane_mayonnaise</dc:title>
  </office:meta>
</office:document-meta>
</file>